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abseilkamin"/><text:bookmark-start text:name="__RefHeading___abseilkamin_1"/><text:bookmark-start text:name="abseilkamin"/>Abseilkamin<text:bookmark-end text:name="__RefHeading___abseilkamin_1"/><text:bookmark-end text:name="abseil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Tief eingeschnittener Kamin gegenüber der Corona sei Dank. In diesem spreizend hinauf. In der Rissverschneidung bleiben und oben Ausstieg in die Scharte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Am Abs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m Ausstieg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David Rapp mit Martin Imlauer
Erstbegehung: 5.8.2020
Evtl. schon früher begangen. Erstbegehung Onsight, Sicherungsmittel aus der Kletterstellung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21</meta:creation-date>
    <dc:creator>Generated</dc:creator>
    <dc:date>2026-08-12T13::12:21</dc:date>
    <dc:language>en-US</dc:language>
    <meta:editing-cycles>1</meta:editing-cycles>
    <meta:editing-duration>PT0S</meta:editing-duration>
    <dc:title>felsen:gruener_predigtstuhl:abseilkamin</dc:title>
  </office:meta>
</office:document-meta>
</file>