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akademikerkante"/><text:bookmark-start text:name="__RefHeading___akademikerkante_1"/><text:bookmark-start text:name="akademikerkante"/>Akademikerkante<text:bookmark-end text:name="__RefHeading___akademikerkante_1"/><text:bookmark-end text:name="akademiker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n der Westseite eines orgelpfeifenartigen Turms. Den markanten Riss direkt von unten bis zum Gipfel verfolgen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AbsH (Ausstieg Abseilkamin)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bek.
Erstbegehung: zwischen 1926 und 1975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7:37</meta:creation-date>
    <dc:creator>Generated</dc:creator>
    <dc:date>2026-08-12T13::17:37</dc:date>
    <dc:language>en-US</dc:language>
    <meta:editing-cycles>1</meta:editing-cycles>
    <meta:editing-duration>PT0S</meta:editing-duration>
    <dc:title>felsen:gruener_predigtstuhl:akademikerkante</dc:title>
  </office:meta>
</office:document-meta>
</file>