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ruener_predigtstuhl:akademikerkante_originallinie"/><text:bookmark-start text:name="__RefHeading___akademikerkante_originallinie_1"/><text:bookmark-start text:name="akademikerkante_originallinie"/>Akademikerkante Originallinie<text:bookmark-end text:name="__RefHeading___akademikerkante_originallinie_1"/><text:bookmark-end text:name="akademikerkante_originallini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an der Westseite eines orgelpfeifenartigen Turms. Über Leisten von links hereinquerend gelangt man in Gipfelfalllinie des Pfeilers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AbsH (Ausstieg Abseilkamin).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n.bek.
Erstbegehung: zwischen 1926 und 1975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54:48</meta:creation-date>
    <dc:creator>Generated</dc:creator>
    <dc:date>2026-08-11T19::54:48</dc:date>
    <dc:language>en-US</dc:language>
    <meta:editing-cycles>1</meta:editing-cycles>
    <meta:editing-duration>PT0S</meta:editing-duration>
    <dc:title>felsen:gruener_predigtstuhl:akademikerkante_originallinie</dc:title>
  </office:meta>
</office:document-meta>
</file>