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gruener_predigtstuhl:monarchenwandl"/><text:bookmark-start text:name="__RefHeading___monarchenwandl_1"/><text:bookmark-start text:name="monarchenwandl"/>Monarchenwandl<text:bookmark-end text:name="__RefHeading___monarchenwandl_1"/><text:bookmark-end text:name="monarchenwand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In der Scharte auf massivseitig den auffälligen Riss hinauf. Nach dem Ausstieg auf das Türmchen Sprung hinüber auf den Hauptgifel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Stand von Normalweg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Abseilen am Stand des Normalwegs</text:p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Erstbegeher: n. bek.
Erstbegehung: zwischen 1926 und 1975</text:p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11:47</meta:creation-date>
    <dc:creator>Generated</dc:creator>
    <dc:date>2026-08-12T13::11:47</dc:date>
    <dc:language>en-US</dc:language>
    <meta:editing-cycles>1</meta:editing-cycles>
    <meta:editing-duration>PT0S</meta:editing-duration>
    <dc:title>felsen:gruener_predigtstuhl:monarchenwandl</dc:title>
  </office:meta>
</office:document-meta>
</file>