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nordostwand"/><text:bookmark-start text:name="__RefHeading___nordostwand_1"/><text:bookmark-start text:name="nordostwand"/>Nordostwand<text:bookmark-end text:name="__RefHeading___nordostwand_1"/><text:bookmark-end text:name="nord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Links der Scharte in Verschneidung einsteigen. Nach Ende der Verschneidung in die Wand zu BH, dann durch Überhang zum Ausstieg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Normalwe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Stand des Normalwegs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zw. 1975 und 2013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50</meta:creation-date>
    <dc:creator>Generated</dc:creator>
    <dc:date>2026-08-12T13::14:50</dc:date>
    <dc:language>en-US</dc:language>
    <meta:editing-cycles>1</meta:editing-cycles>
    <meta:editing-duration>PT0S</meta:editing-duration>
    <dc:title>felsen:gruener_predigtstuhl:nordostwand</dc:title>
  </office:meta>
</office:document-meta>
</file>