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normalweg"/><text:bookmark-start text:name="__RefHeading___normalweg_1"/><text:bookmark-start text:name="normalweg"/>Normalweg<text:bookmark-end text:name="__RefHeading___normalweg_1"/><text:bookmark-end text:name="norma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n Westen oder Osten in die Scharte hinter dem Turm. In der Westseite ansteigend in einer Art Spirale auf den Turm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Vor 1926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34</meta:creation-date>
    <dc:creator>Generated</dc:creator>
    <dc:date>2026-08-12T13::11:34</dc:date>
    <dc:language>en-US</dc:language>
    <meta:editing-cycles>1</meta:editing-cycles>
    <meta:editing-duration>PT0S</meta:editing-duration>
    <dc:title>felsen:gruener_predigtstuhl:normalweg</dc:title>
  </office:meta>
</office:document-meta>
</file>