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gruener_predigtstuhl:predigtstuhlueberhange"/><text:bookmark-start text:name="__RefHeading___predigtstuhlueberhaenge_1"/><text:bookmark-start text:name="predigtstuhlueberhaenge"/>Predigtstuhlüberhänge<text:bookmark-end text:name="__RefHeading___predigtstuhlueberhaenge_1"/><text:bookmark-end text:name="predigtstuhlueberhaeng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p text:style-name="Text_20_body">Einstieg rechts der Talwand in Fallinie des ersten Überhangs über plattiges Wandl. Durch den Überhang und weiter über das Dach zum Gipfel.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Stand von Normalweg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p text:style-name="Text_20_body">Abseilen am Stand des Normalwegs</text:p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Erstbegeher: n. bek.
Erstbegehung: zwischen 1926 und 1975</text:p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9::33:38</meta:creation-date>
    <dc:creator>Generated</dc:creator>
    <dc:date>2026-08-11T19::33:38</dc:date>
    <dc:language>en-US</dc:language>
    <meta:editing-cycles>1</meta:editing-cycles>
    <meta:editing-duration>PT0S</meta:editing-duration>
    <dc:title>felsen:gruener_predigtstuhl:predigtstuhlueberhange</dc:title>
  </office:meta>
</office:document-meta>
</file>