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predigtstuhlverschneidung"/><text:bookmark-start text:name="__RefHeading___predigtstuhlverschneidung_1"/><text:bookmark-start text:name="predigtstuhlverschneidung"/>Predigtstuhlverschneidung<text:bookmark-end text:name="__RefHeading___predigtstuhlverschneidung_1"/><text:bookmark-end text:name="predigtstuhl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urch eine Verschneidung an der Ostseite hinauf, bis man nach links an die Kante spreizen kann. Dieser folgt man bis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Normalwe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 des Normalweg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 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3:45</meta:creation-date>
    <dc:creator>Generated</dc:creator>
    <dc:date>2026-08-11T19::43:45</dc:date>
    <dc:language>en-US</dc:language>
    <meta:editing-cycles>1</meta:editing-cycles>
    <meta:editing-duration>PT0S</meta:editing-duration>
    <dc:title>felsen:gruener_predigtstuhl:predigtstuhlverschneidung</dc:title>
  </office:meta>
</office:document-meta>
</file>