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v_corona_sei_dank"/><text:bookmark-start text:name="__RefHeading___vcorona_sei_dank_1"/><text:bookmark-start text:name="vcorona_sei_dank"/>V: Corona sei Dank<text:bookmark-end text:name="__RefHeading___vcorona_sei_dank_1"/><text:bookmark-end text:name="vcorona_sei_dank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rechts des Steineulenkamins an überhängendem, glatten Wändchen. Die linke Kante mitbenutzend den BH folgen. Nach der Überhangkante etwas links haltend zum 4. BH, dann geradeaus (BH von <text:a xlink:type="simple" xlink:href="https://battert.info/felsen/gruener_predigtstuhl/luftikus" text:style-name="Internet_20_link" text:visited-style-name="Visited_20_Internet_20_Link">Luftikus</text:a>) z.G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gruener_predigtstuhl/akademikerkante" text:style-name="Internet_20_link" text:visited-style-name="Visited_20_Internet_20_Link">Akademikerkante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AbsH (Ausstieg Abseilkamin)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Jürgen Reinhold, gesichert von Harald Retsch
Erstbegehung: 08.08.2020
Eingebohrt vom AKB, erstbegangen Rotpunkt im 3. Versuch bei 30°C.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29:40</meta:creation-date>
    <dc:creator>Generated</dc:creator>
    <dc:date>2026-08-11T18::29:40</dc:date>
    <dc:language>en-US</dc:language>
    <meta:editing-cycles>1</meta:editing-cycles>
    <meta:editing-duration>PT0S</meta:editing-duration>
    <dc:title>felsen:gruener_predigtstuhl:v_corona_sei_dank</dc:title>
  </office:meta>
</office:document-meta>
</file>