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guglia:maerzwandl"/><text:bookmark-start text:name="__RefHeading___maerzwandl_1"/><text:bookmark-start text:name="maerzwandl"/>Märzwandl<text:bookmark-end text:name="__RefHeading___maerzwandl_1"/><text:bookmark-end text:name="maerzwand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 (vor 1975)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3+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In Fallinie des NH am Riss empor, an dessen Ende nach links queren und gerade nach oben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Stand an Gipfelhaken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Gipfelhaken über <text:a xlink:type="simple" xlink:href="https://battert.info/felsen/guglia/novemberwandl" text:style-name="Internet_20_link" text:visited-style-name="Visited_20_Internet_20_Link">Novemberwandl</text:a></text:p>
      <text:p text:style-name="Text_20_body"><text:span text:style-name="Strong_20_Emphasis"><text:a xlink:type="simple" xlink:href="https://battert.info/akn/felsen/guglia/maerzwand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46</meta:creation-date>
    <dc:creator>Generated</dc:creator>
    <dc:date>2026-08-12T13::50:46</dc:date>
    <dc:language>en-US</dc:language>
    <meta:editing-cycles>1</meta:editing-cycles>
    <meta:editing-duration>PT0S</meta:editing-duration>
    <dc:title>felsen:guglia:maerzwandl</dc:title>
  </office:meta>
</office:document-meta>
</file>