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guglia:ostverschneidung"/><text:bookmark-start text:name="__RefHeading___maerzwandl_1"/><text:bookmark-start text:name="maerzwandl"/>Märzwandl<text:bookmark-end text:name="__RefHeading___maerzwandl_1"/><text:bookmark-end text:name="maerzwand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N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In der Verschneidung bis unter das Dächl, dann an gespaltenem Block vorbei zum Gipfel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1 BH (Gipfelhaken)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an Gipfelhaken über <text:a xlink:type="simple" xlink:href="https://battert.info/felsen/guglia/novemberwandl" text:style-name="Internet_20_link" text:visited-style-name="Visited_20_Internet_20_Link">Novemberwandl</text:a></text:p>
      <text:p text:style-name="Text_20_body"><text:span text:style-name="Strong_20_Emphasis"><text:a xlink:type="simple" xlink:href="https://battert.info/akn/felsen/guglia/ostverschneidun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47:59</meta:creation-date>
    <dc:creator>Generated</dc:creator>
    <dc:date>2026-08-12T13::47:59</dc:date>
    <dc:language>en-US</dc:language>
    <meta:editing-cycles>1</meta:editing-cycles>
    <meta:editing-duration>PT0S</meta:editing-duration>
    <dc:title>felsen:guglia:ostverschneidung</dc:title>
  </office:meta>
</office:document-meta>
</file>