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aengende_waende:karlsruher_dach"/><text:bookmark-start text:name="__RefHeading___karlsruher_dach_1"/><text:bookmark-start text:name="karlsruher_dach"/>Karlsruher Dach<text:bookmark-end text:name="__RefHeading___karlsruher_dach_1"/><text:bookmark-end text:name="karlsruher_dach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Erstbegeher: Martin Schliessler
Erstbegehung: ca. 1947
Ursprüngliche Schwierigkeit: A1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8:58</meta:creation-date>
    <dc:creator>Generated</dc:creator>
    <dc:date>2026-08-12T13::08:58</dc:date>
    <dc:language>en-US</dc:language>
    <meta:editing-cycles>1</meta:editing-cycles>
    <meta:editing-duration>PT0S</meta:editing-duration>
    <dc:title>felsen:haengende_waende:karlsruher_dach</dc:title>
  </office:meta>
</office:document-meta>
</file>