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engende_waende:meisterschaft"/><text:bookmark-start text:name="__RefHeading___meisterschaft_1"/><text:bookmark-start text:name="meisterschaft"/>Meisterschaft<text:bookmark-end text:name="__RefHeading___meisterschaft_1"/><text:bookmark-end text:name="meisterschaf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, 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auf Vorbau unter Dach. An Riss über Platte (NH) unter das Dach rechts. Dort linkerhand BH. Dann an Henkeln durch das Dach und oben gerade hinauf zum Gipfel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Stand.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Oliver Jacob
Erstbegehung: 1992
Erstbegehungsstil?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49</meta:creation-date>
    <dc:creator>Generated</dc:creator>
    <dc:date>2026-08-12T13::04:49</dc:date>
    <dc:language>en-US</dc:language>
    <meta:editing-cycles>1</meta:editing-cycles>
    <meta:editing-duration>PT0S</meta:editing-duration>
    <dc:title>felsen:haengende_waende:meisterschaft</dc:title>
  </office:meta>
</office:document-meta>
</file>