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haengende_waende:meisterschaft_ueber_holzkeilriss"/><text:bookmark-start text:name="__RefHeading___meisterschaft_ueber_holzkeilriss_1"/><text:bookmark-start text:name="meisterschaft_ueber_holzkeilriss"/>Meisterschaft über Holzkeilriss<text:bookmark-end text:name="__RefHeading___meisterschaft_ueber_holzkeilriss_1"/><text:bookmark-end text:name="meisterschaft_ueber_holzkeilriss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p text:style-name="Text_20_body">Kombination aus Meisterschaft und Holzkeilriss.</text:p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Erstbegeher: Oliver Jacob
Erstbegehung: 1993</text:p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9::51:40</meta:creation-date>
    <dc:creator>Generated</dc:creator>
    <dc:date>2026-08-11T19::51:40</dc:date>
    <dc:language>en-US</dc:language>
    <meta:editing-cycles>1</meta:editing-cycles>
    <meta:editing-duration>PT0S</meta:editing-duration>
    <dc:title>felsen:haengende_waende:meisterschaft_ueber_holzkeilriss</dc:title>
  </office:meta>
</office:document-meta>
</file>