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engende_waende:nudeltunker"/><text:bookmark-start text:name="__RefHeading___nudeltunker_1"/><text:bookmark-start text:name="nudeltunker"/>Nudeltunker<text:bookmark-end text:name="__RefHeading___nudeltunker_1"/><text:bookmark-end text:name="nudeltunker"/></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links oberhalb der Zeltplatzkante in einem breiten Kamin. Man gelangt über ein paar Stufen zum Einstieg, der etwas erhöht liegt. Dann an der rechten Wand den BH folgend zum Gipfel.</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Zeltplatzkante</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and Zeltplatzkante</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10</meta:creation-date>
    <dc:creator>Generated</dc:creator>
    <dc:date>2026-08-12T13::08:10</dc:date>
    <dc:language>en-US</dc:language>
    <meta:editing-cycles>1</meta:editing-cycles>
    <meta:editing-duration>PT0S</meta:editing-duration>
    <dc:title>felsen:haengende_waende:nudeltunker</dc:title>
  </office:meta>
</office:document-meta>
</file>