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engende_waende:rechte_dachrampe"/><text:bookmark-start text:name="__RefHeading___rechte_dachrampe_1"/><text:bookmark-start text:name="rechte_dachrampe"/>Rechte Dachrampe<text:bookmark-end text:name="__RefHeading___rechte_dachrampe_1"/><text:bookmark-end text:name="rechte_dachramp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Hans Laub mit Albert Friedrich
Erstbegehung: 1960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00</meta:creation-date>
    <dc:creator>Generated</dc:creator>
    <dc:date>2026-08-12T13::08:00</dc:date>
    <dc:language>en-US</dc:language>
    <meta:editing-cycles>1</meta:editing-cycles>
    <meta:editing-duration>PT0S</meta:editing-duration>
    <dc:title>felsen:haengende_waende:rechte_dachrampe</dc:title>
  </office:meta>
</office:document-meta>
</file>