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aengende_waende:reinkarnation"/><text:bookmark-start text:name="__RefHeading___reinkarnation_1"/><text:bookmark-start text:name="reinkarnation"/>Reinkarnation<text:bookmark-end text:name="__RefHeading___reinkarnation_1"/><text:bookmark-end text:name="reinkarnatio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, 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Am oberen Ende des Hängenden-Wände-Massivs fällt eine Wand auf, deren Mitte von einem Riss durchzogen ist. Dieser gibt den Anstieg vor. Im oberen Bereich 4er Cam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Baum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n.bek.
Erstbegehung: n.bek.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4:35</meta:creation-date>
    <dc:creator>Generated</dc:creator>
    <dc:date>2026-08-12T13::14:35</dc:date>
    <dc:language>en-US</dc:language>
    <meta:editing-cycles>1</meta:editing-cycles>
    <meta:editing-duration>PT0S</meta:editing-duration>
    <dc:title>felsen:haengende_waende:reinkarnation</dc:title>
  </office:meta>
</office:document-meta>
</file>