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haengende_waende:smiley"/><text:bookmark-start text:name="__RefHeading___smiley_1"/><text:bookmark-start text:name="smiley"/>Smiley<text:bookmark-end text:name="__RefHeading___smiley_1"/><text:bookmark-end text:name="smiley"/></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B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Vom Einstieg des Weges der Versöhnung links um die Kante befindet sich der Anstieg. Auf dem schmalen Pfeiler links der Kante bleibend, gelangt man unter ein markantes Dach (BH). An der hervorstehenden Ecke des Daches an guten Henkeln das Dach überwinden.</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text:p>
      <text:h text:style-name="Heading_20_3" text:outline-level="3"><text:bookmark-start text:name="__RefHeading___stand_7"/><text:bookmark-start text:name="stand"/>Stand<text:bookmark-end text:name="__RefHeading___stand_7"/><text:bookmark-end text:name="stand"/></text:h>
      <text:p text:style-name="Text_20_body">Stand von Weg der Versöhnung</text:p>
      <text:h text:style-name="Heading_20_3" text:outline-level="3"><text:bookmark-start text:name="__RefHeading___abstiegabseilen_8"/><text:bookmark-start text:name="abstiegabseilen"/>Abstieg / Abseilen<text:bookmark-end text:name="__RefHeading___abstiegabseilen_8"/><text:bookmark-end text:name="abstiegabseilen"/></text:h>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Erstbegeher: Bernhard Benz und Marc Armbruster
Erstbegehung: 23.10.2022</text:p>
      <text:p text:style-name="Text_20_body">Routeninfos unvollständig, fehlende Daten werden nachgetra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11:30</meta:creation-date>
    <dc:creator>Generated</dc:creator>
    <dc:date>2026-08-12T13::11:30</dc:date>
    <dc:language>en-US</dc:language>
    <meta:editing-cycles>1</meta:editing-cycles>
    <meta:editing-duration>PT0S</meta:editing-duration>
    <dc:title>felsen:haengende_waende:smiley</dc:title>
  </office:meta>
</office:document-meta>
</file>