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aengende_waende:suedwestkamin"/><text:bookmark-start text:name="__RefHeading___suedwestkamin_1"/><text:bookmark-start text:name="suedwestkamin"/>Südwestkamin<text:bookmark-end text:name="__RefHeading___suedwestkamin_1"/><text:bookmark-end text:name="suedwestkami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 am Fuß des Kamins, links von Nudeltunker. Durch den Kamin unter ein Dach in 7 m Höhe. Rechts vorbei und weiter durch die rechte Kaminverschneidung zu Absatz mit Stand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Stand von Zeltplatzkante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n Stand Zeltplatzkante nach W über Nudeltunker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9:12</meta:creation-date>
    <dc:creator>Generated</dc:creator>
    <dc:date>2026-08-12T13::09:12</dc:date>
    <dc:language>en-US</dc:language>
    <meta:editing-cycles>1</meta:editing-cycles>
    <meta:editing-duration>PT0S</meta:editing-duration>
    <dc:title>felsen:haengende_waende:suedwestkamin</dc:title>
  </office:meta>
</office:document-meta>
</file>