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suedwestkamin_ulmer_spatz"/><text:bookmark-start text:name="__RefHeading___suedwestkamin_ulmer_spatz_1"/><text:bookmark-start text:name="suedwestkamin_ulmer_spatz"/>Südwestkamin (Ulmer Spatz)<text:bookmark-end text:name="__RefHeading___suedwestkamin_ulmer_spatz_1"/><text:bookmark-end text:name="suedwestkamin_ulmer_spatz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Über Südwestkamin bis unter das Dach in 7 m Höhe. Links durch engen Kaminspalt (wie der Ulmer Spatz) und danach dem Riss bis zum Ausst auf dem Plateau fol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, Fr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28:22</meta:creation-date>
    <dc:creator>Generated</dc:creator>
    <dc:date>2026-08-11T19::28:22</dc:date>
    <dc:language>en-US</dc:language>
    <meta:editing-cycles>1</meta:editing-cycles>
    <meta:editing-duration>PT0S</meta:editing-duration>
    <dc:title>felsen:haengende_waende:suedwestkamin_ulmer_spatz</dc:title>
  </office:meta>
</office:document-meta>
</file>