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engende_waende:zeltplatzkante_linker_dachausstieg"/><text:bookmark-start text:name="__RefHeading___zeltplatzkante_linker_dachausstieg_1"/><text:bookmark-start text:name="zeltplatzkante_linker_dachausstieg"/>Zeltplatzkante (Linker Dachausstieg)<text:bookmark-end text:name="__RefHeading___zeltplatzkante_linker_dachausstieg_1"/><text:bookmark-end text:name="zeltplatzkante_linker_dachaussti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wie <text:a xlink:type="simple" xlink:href="https://battert.info/felsen/haengende_waende/zeltplatzkante" text:style-name="Internet_20_link" text:visited-style-name="Visited_20_Internet_20_Link">Zeltplatzkante</text:a>. Über die Verschneidungsrampe hoch und noch vor Erreichen des Daches nach links in die Wand (BH) und über diese zu Absatz. Über gestuftes Gelände zu Riss (BH). Durch diesen und weiter rechts der Kante zu großem Absatz mit Stand.</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Stand von <text:a xlink:type="simple" xlink:href="https://battert.info/felsen/haengende_waende/zeltplatzkante" text:style-name="Internet_20_link" text:visited-style-name="Visited_20_Internet_20_Link">Zeltplatzkante</text:a></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Stand <text:a xlink:type="simple" xlink:href="https://battert.info/felsen/haengende_waende/zeltplatzkante" text:style-name="Internet_20_link" text:visited-style-name="Visited_20_Internet_20_Link">Zeltplatzkante</text:a> nach W über <text:a xlink:type="simple" xlink:href="https://battert.info/felsen/haengende_waende/nudeltunker" text:style-name="Internet_20_link" text:visited-style-name="Visited_20_Internet_20_Link">Nudeltunker</text:a></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9::58:06</meta:creation-date>
    <dc:creator>Generated</dc:creator>
    <dc:date>2026-08-11T19::58:06</dc:date>
    <dc:language>en-US</dc:language>
    <meta:editing-cycles>1</meta:editing-cycles>
    <meta:editing-duration>PT0S</meta:editing-duration>
    <dc:title>felsen:haengende_waende:zeltplatzkante_linker_dachausstieg</dc:title>
  </office:meta>
</office:document-meta>
</file>