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aengende_waende:zeltplatzkante_rechter_einstieg"/><text:bookmark-start text:name="__RefHeading___zeltplatzkante_rechter_einstieg_1"/><text:bookmark-start text:name="zeltplatzkante_rechter_einstieg"/>Zeltplatzkante (Rechter Einstieg)<text:bookmark-end text:name="__RefHeading___zeltplatzkante_rechter_einstieg_1"/><text:bookmark-end text:name="zeltplatzkante_rechter_einsti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rechts von Zeltplatzkante. Über eine Rampe (Fr) zu einer senkrechten Schuppe. Über die Schuppe zu Absatz (BH). An der linken Kante zum Absatz mit Birke. Von hier über Zeltplatzkante zum Stand.</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Stand von Zeltplatzkante</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n Stand Zeltplatzkante nach W über Nudeltunker</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9::48:59</meta:creation-date>
    <dc:creator>Generated</dc:creator>
    <dc:date>2026-08-11T19::48:59</dc:date>
    <dc:language>en-US</dc:language>
    <meta:editing-cycles>1</meta:editing-cycles>
    <meta:editing-duration>PT0S</meta:editing-duration>
    <dc:title>felsen:haengende_waende:zeltplatzkante_rechter_einstieg</dc:title>
  </office:meta>
</office:document-meta>
</file>