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996aeef248282a959c8f0a43ba43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"/><text:bookmark-start text:name="__RefHeading___haengende_waende_1"/><text:bookmark-start text:name="haengende_waende"/>Hängende Wände<text:bookmark-end text:name="__RefHeading___haengende_waende_1"/><text:bookmark-end text:name="haengende_waend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01, 8.25321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98996aeef248282a959c8f0a43ba4301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auf Felsentreppen direkt an der <text:a xlink:type="simple" xlink:href="https://battert.info/felsen/schoene_wand" text:style-name="Internet_20_link" text:visited-style-name="Visited_20_Internet_20_Link">Schöne Wand</text:a> vorbei Richtung <text:a xlink:type="simple" xlink:href="https://battert.info/felsen/predigtstuhl" text:style-name="Internet_20_link" text:visited-style-name="Visited_20_Internet_20_Link">Predigtstuhl</text:a> nach SO absteigen und an dessen Westseite nach Westen auf Pfad direkt zu den Einstiegen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unteren Felsenweg“:</text:span> Vom Waldparkplatz aus folgt man dem Wanderweg bis zur Abzweigung „Felsenweg“. Vom unteren Felsenweg auf Felsentreppen an <text:a xlink:type="simple" xlink:href="https://battert.info/felsen/sass_maor" text:style-name="Internet_20_link" text:visited-style-name="Visited_20_Internet_20_Link">Sass Maor</text:a>, <text:a xlink:type="simple" xlink:href="https://battert.info/felsen/cima_della_madonna" text:style-name="Internet_20_link" text:visited-style-name="Visited_20_Internet_20_Link">Cima della Madonna</text:a> nach SW Richtung <text:a xlink:type="simple" xlink:href="https://battert.info/felsen/predigtstuhl" text:style-name="Internet_20_link" text:visited-style-name="Visited_20_Internet_20_Link">Predigtstuhl</text:a> gehen und an dessen Westseite nach Westen auf Pfad direkt zu den Einstiegen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Ernsthaftigkeit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haengende_waende/reinkarnation" text:style-name="Internet_20_link" text:visited-style-name="Visited_20_Internet_20_Link">Reinkarnation</text:a>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smiley" text:style-name="Internet_20_link" text:visited-style-name="Visited_20_Internet_20_Link">Smiley</text:a>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weg_der_versoehnung" text:style-name="Internet_20_link" text:visited-style-name="Visited_20_Internet_20_Link">Weg der Versöhnun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route_r3" text:style-name="Internet_20_link" text:visited-style-name="Visited_20_Internet_20_Link">Route R3</text:a>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suedwestkamin" text:style-name="Internet_20_link" text:visited-style-name="Visited_20_Internet_20_Link">Südwestkamin</text:a>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suedwestkamin_ulmer_spatz" text:style-name="Internet_20_link" text:visited-style-name="Visited_20_Internet_20_Link">Südwestkamin (Ulmer Spatz)</text:a>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nudeltunker" text:style-name="Internet_20_link" text:visited-style-name="Visited_20_Internet_20_Link">Nudeltunker</text:a>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zeltplatzkante" text:style-name="Internet_20_link" text:visited-style-name="Visited_20_Internet_20_Link">Zeltplatzkante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zeltplatzkante_linker_dachausstieg" text:style-name="Internet_20_link" text:visited-style-name="Visited_20_Internet_20_Link">Zeltplatzkante (Linker Dachausstieg)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zeltplatzkante_rechter_einstieg" text:style-name="Internet_20_link" text:visited-style-name="Visited_20_Internet_20_Link">Zeltplatzkante (Rechter Einstieg)</text:a>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zeltplatzkante_kleine_birkenrampe" text:style-name="Internet_20_link" text:visited-style-name="Visited_20_Internet_20_Link">Zeltplatzkante (Kleine Birkenrampe)</text:a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normalweg" text:style-name="Internet_20_link" text:visited-style-name="Visited_20_Internet_20_Link">Normalweg</text:a>                                                      </text:p>
          </table:table-cell>
          <table:table-cell office:value-type="string" table:style-name="tablecell">
            <text:p text:style-name="tablealigncenter">   bis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linke_dachwand" text:style-name="Internet_20_link" text:visited-style-name="Visited_20_Internet_20_Link">Linke Dachwand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karlsruher_dach" text:style-name="Internet_20_link" text:visited-style-name="Visited_20_Internet_20_Link">Karlsruher Dach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rechte_dachrampe" text:style-name="Internet_20_link" text:visited-style-name="Visited_20_Internet_20_Link">Rechte Dachrampe</text:a>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meisterschaft" text:style-name="Internet_20_link" text:visited-style-name="Visited_20_Internet_20_Link">Meisterschaft</text:a>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meisterschaft_ueber_holzkeilriss" text:style-name="Internet_20_link" text:visited-style-name="Visited_20_Internet_20_Link">Meisterschaft über Holzkeilriss</text:a>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holzkeilriss" text:style-name="Internet_20_link" text:visited-style-name="Visited_20_Internet_20_Link">Holzkeilriss</text:a>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engende_waende/kalte_hand" text:style-name="Internet_20_link" text:visited-style-name="Visited_20_Internet_20_Link">Kalte Hand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5:15</meta:creation-date>
    <dc:creator>Generated</dc:creator>
    <dc:date>2026-08-12T12::25:15</dc:date>
    <dc:language>en-US</dc:language>
    <meta:editing-cycles>1</meta:editing-cycles>
    <meta:editing-duration>PT0S</meta:editing-duration>
    <dc:title>felsen:haengende_waende</dc:title>
  </office:meta>
</office:document-meta>
</file>