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ahnenkamm:anti-schuppen-shampoo"/><text:bookmark-start text:name="__RefHeading___anti-schuppen-shampoo_1"/><text:bookmark-start text:name="anti-schuppen-shampoo"/>Anti-Schuppen-Shampoo?<text:bookmark-end text:name="__RefHeading___anti-schuppen-shampoo_1"/><text:bookmark-end text:name="anti-schuppen-shampoo"/></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1 BH</text:p>
      <text:h text:style-name="Heading_20_3" text:outline-level="3"><text:bookmark-start text:name="__RefHeading___routenbeschreibung_5"/><text:bookmark-start text:name="routenbeschreibung"/>Routenbeschreibung<text:bookmark-end text:name="__RefHeading___routenbeschreibung_5"/><text:bookmark-end text:name="routenbeschreibung"/></text:h>
      <text:p text:style-name="Text_20_body">Genau zwischen der GSFO-Verschneidung und dem Nordriss befindet sich auf halber Höhe eine große, hohle Schuppe. In deren Fallinie und über sie hinweg führt der Anstieg. Nun gerade über glattes Wändchen (BH) zum Ausstieg.</text:p>
      <text:h text:style-name="Heading_20_3" text:outline-level="3"><text:bookmark-start text:name="__RefHeading___zustieg_6"/><text:bookmark-start text:name="zustieg"/>Zustieg<text:bookmark-end text:name="__RefHeading___zustieg_6"/><text:bookmark-end text:name="zustieg"/></text:h>
      <text:p text:style-name="Text_20_body">zu Fuß über Zustiegspfad</text:p>
      <text:h text:style-name="Heading_20_3" text:outline-level="3"><text:bookmark-start text:name="__RefHeading___stand_7"/><text:bookmark-start text:name="stand"/>Stand<text:bookmark-end text:name="__RefHeading___stand_7"/><text:bookmark-end text:name="stand"/></text:h>
      <text:p text:style-name="Text_20_body">2. Stand von Überschreitung</text:p>
      <text:h text:style-name="Heading_20_3" text:outline-level="3"><text:bookmark-start text:name="__RefHeading___abstiegabseilen_8"/><text:bookmark-start text:name="abstiegabseilen"/>Abstieg / Abseilen<text:bookmark-end text:name="__RefHeading___abstiegabseilen_8"/><text:bookmark-end text:name="abstiegabseilen"/></text:h>
      <text:p text:style-name="Text_20_body">Abseilen an StdH</text:p>
      <text:h text:style-name="Heading_20_3" text:outline-level="3"><text:bookmark-start text:name="__RefHeading___weitere_informationen_9"/><text:bookmark-start text:name="weitere_informationen"/>Weitere Informationen<text:bookmark-end text:name="__RefHeading___weitere_informationen_9"/><text:bookmark-end text:name="weitere_informationen"/></text:h>
      <text:p text:style-name="Text_20_body">evtl. schon früher begangen. Evtl. „Nordwand“ oder „Nordostwand“ aus Herbst-Führer 1975.</text:p>
      <text:p text:style-name="Text_20_body">Routeninfos unvollständig, fehlende Daten werden nachgetra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10:20</meta:creation-date>
    <dc:creator>Generated</dc:creator>
    <dc:date>2026-08-12T13::10:20</dc:date>
    <dc:language>en-US</dc:language>
    <meta:editing-cycles>1</meta:editing-cycles>
    <meta:editing-duration>PT0S</meta:editing-duration>
    <dc:title>felsen:hahnenkamm:anti-schuppen-shampoo</dc:title>
  </office:meta>
</office:document-meta>
</file>