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ahnenkamm:huehnerleiter"/><text:bookmark-start text:name="__RefHeading___huehnerleiter_1"/><text:bookmark-start text:name="huehnerleiter"/>Hühnerleiter<text:bookmark-end text:name="__RefHeading___huehnerleiter_1"/><text:bookmark-end text:name="huehnerleit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an der SW-Seite, unterhalb der Scharte, in der der 1. Stand der Überschreitung ist. In Fallinie der Kante oben an Rissen gerade hoch, oben links und/oder an der Kante zum Gipfel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list text:style-name="List_20_1" text:continue-numbering="false">
        <text:list-item>
          <text:p text:style-name="List_20_1_Content_First"> Köpfl</text:p>
        </text:list-item>
        <text:list-item>
          <text:p text:style-name="List_20_1_Content_Last"> 2. Stand von Überschreitung</text:p>
        </text:list-item>
      </text:list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m 2. Stand der Überschreitung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-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5:38</meta:creation-date>
    <dc:creator>Generated</dc:creator>
    <dc:date>2026-08-12T13::05:38</dc:date>
    <dc:language>en-US</dc:language>
    <meta:editing-cycles>1</meta:editing-cycles>
    <meta:editing-duration>PT0S</meta:editing-duration>
    <dc:title>felsen:hahnenkamm:huehnerleiter</dc:title>
  </office:meta>
</office:document-meta>
</file>