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hnenkamm:nordriss"/><text:bookmark-start text:name="__RefHeading___nordriss_1"/><text:bookmark-start text:name="nordriss"/>Nordriss<text:bookmark-end text:name="__RefHeading___nordriss_1"/><text:bookmark-end text:name="nord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An der rechten Seite des oberen Massivteils (N-Wand) fällt ein durchgehender Riss auf. Durch diesen zum Gipfel. Einstieg über die Scharte (leichter) oder direkt über die Wan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2. Stand von Überschreitung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dH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vtl. schon früher begangen. Erstbegehung Onsight, Sicherungsmittel aus der Kletterstellung.
Evtl. „Nordwand“ oder „Nordostwand“ aus Herbst-Führer 1975.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5:00</meta:creation-date>
    <dc:creator>Generated</dc:creator>
    <dc:date>2026-08-12T14::55:00</dc:date>
    <dc:language>en-US</dc:language>
    <meta:editing-cycles>1</meta:editing-cycles>
    <meta:editing-duration>PT0S</meta:editing-duration>
    <dc:title>felsen:hahnenkamm:nordriss</dc:title>
  </office:meta>
</office:document-meta>
</file>