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hnenkamm:normalweg"/><text:bookmark-start text:name="__RefHeading___normalweg_1"/><text:bookmark-start text:name="normalweg"/>Normalweg<text:bookmark-end text:name="__RefHeading___normalweg_1"/><text:bookmark-end text:name="normal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Bergseitiger Kamin, der am 2. Stand der Überschreitung endet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ZF vom Ausstieg der Drei Halten Überschreitung</text:p>
        </text:list-item>
        <text:list-item>
          <text:p text:style-name="List_20_1_Content_Last"> Abseilen oder Abklettern vom 2. Stand der Überschreitung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2. Stand von Überschreitung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2. Stand der Überschreitung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02</meta:creation-date>
    <dc:creator>Generated</dc:creator>
    <dc:date>2026-08-12T13::04:02</dc:date>
    <dc:language>en-US</dc:language>
    <meta:editing-cycles>1</meta:editing-cycles>
    <meta:editing-duration>PT0S</meta:editing-duration>
    <dc:title>felsen:hahnenkamm:normalweg</dc:title>
  </office:meta>
</office:document-meta>
</file>