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hnenkamm:rechter_riss"/><text:bookmark-start text:name="__RefHeading___rechter_riss_1"/><text:bookmark-start text:name="rechter_riss"/>Rechter Riss<text:bookmark-end text:name="__RefHeading___rechter_riss_1"/><text:bookmark-end text:name="recht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Breiter Riss rechts des Erotikrisses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m StdH des Erotikrisses</text:p>
        </text:list-item>
        <text:list-item>
          <text:p text:style-name="List_20_1_Content_Last"> Abseilen am 2.Stand der Überschreitung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-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30</meta:creation-date>
    <dc:creator>Generated</dc:creator>
    <dc:date>2026-08-12T13::08:30</dc:date>
    <dc:language>en-US</dc:language>
    <meta:editing-cycles>1</meta:editing-cycles>
    <meta:editing-duration>PT0S</meta:editing-duration>
    <dc:title>felsen:hahnenkamm:rechter_riss</dc:title>
  </office:meta>
</office:document-meta>
</file>