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hnenkamm:ueberschreitung"/><text:bookmark-start text:name="__RefHeading___ueberschreitung_1"/><text:bookmark-start text:name="ueberschreitung"/>Überschreitung<text:bookmark-end text:name="__RefHeading___ueberschreitung_1"/><text:bookmark-end text:name="ueberschreit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NH, 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 über Riss, der die Rückseite des Erotikrisses ist (1 NH). Riss links davon auch möglich. Dann über den Grat (1 NH) zum Stand. Von dort durch den Kamin oder leicht rechts davon (1 NH) zum 2. Stand.</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 Entweder von den Drei Halten direkt an die SW-Seite zum Einstieg oder von der O-Seite durch die Scharte kraxeln, wo der 1.Stand der Überschreitung ist.</text:p>
      <text:h text:style-name="Heading_20_3" text:outline-level="3"><text:bookmark-start text:name="__RefHeading___stand_7"/><text:bookmark-start text:name="stand"/>Stand<text:bookmark-end text:name="__RefHeading___stand_7"/><text:bookmark-end text:name="stand"/></text:h>
      <text:p text:style-name="Text_20_body">1.Stand 1 BH
2.Stand 1 B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m 2. Stand der Überschreitung</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9:17</meta:creation-date>
    <dc:creator>Generated</dc:creator>
    <dc:date>2026-08-12T13::09:17</dc:date>
    <dc:language>en-US</dc:language>
    <meta:editing-cycles>1</meta:editing-cycles>
    <meta:editing-duration>PT0S</meta:editing-duration>
    <dc:title>felsen:hahnenkamm:ueberschreitung</dc:title>
  </office:meta>
</office:document-meta>
</file>