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ueberschreitung_ausstiegsvariante"/><text:bookmark-start text:name="__RefHeading___ueberschreitung_ausstiegsvariante_1"/><text:bookmark-start text:name="ueberschreitung_ausstiegsvariante"/>Überschreitung (Ausstiegsvariante)<text:bookmark-end text:name="__RefHeading___ueberschreitung_ausstiegsvariante_1"/><text:bookmark-end text:name="ueberschreitung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Stand zum NH, dann um die Kante herum. Viele Placements, oben nicht ganz zuverlässiger Fel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über Routen, die am 1. Stand der Überschreitung end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Köpfl</text:p>
        </text:list-item>
        <text:list-item>
          <text:p text:style-name="List_20_1_Content_Last"> 2. Stand von Überschreitung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2. Stand der Überschreitung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32</meta:creation-date>
    <dc:creator>Generated</dc:creator>
    <dc:date>2026-08-12T13::12:32</dc:date>
    <dc:language>en-US</dc:language>
    <meta:editing-cycles>1</meta:editing-cycles>
    <meta:editing-duration>PT0S</meta:editing-duration>
    <dc:title>felsen:hahnenkamm:ueberschreitung_ausstiegsvariante</dc:title>
  </office:meta>
</office:document-meta>
</file>