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hnenkamm:ueberschreitung_zustieg_von_nordost"/><text:bookmark-start text:name="__RefHeading___ueberschreitung_zustieg_von_nordost_1"/><text:bookmark-start text:name="ueberschreitung_zustieg_von_nordost"/>Überschreitung (Zustieg von Nordost)<text:bookmark-end text:name="__RefHeading___ueberschreitung_zustieg_von_nordost_1"/><text:bookmark-end text:name="ueberschreitung_zustieg_von_nordos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Durch die Scharte, die sich unterhalb des 1. Standes der Überschreitung befindet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. Stand der Überschreitung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weiterklettern</text:p>
        </text:list-item>
        <text:list-item>
          <text:p text:style-name="List_20_1_Content_Last"> Abseilen am 1. Stand der Überschreitung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-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31</meta:creation-date>
    <dc:creator>Generated</dc:creator>
    <dc:date>2026-08-12T13::12:31</dc:date>
    <dc:language>en-US</dc:language>
    <meta:editing-cycles>1</meta:editing-cycles>
    <meta:editing-duration>PT0S</meta:editing-duration>
    <dc:title>felsen:hahnenkamm:ueberschreitung_zustieg_von_nordost</dc:title>
  </office:meta>
</office:document-meta>
</file>