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ellminger_tuerme:juliwand"/><text:bookmark-start text:name="__RefHeading___juliwand_1"/><text:bookmark-start text:name="juliwand"/>Juliwand<text:bookmark-end text:name="__RefHeading___juliwand_1"/><text:bookmark-end text:name="juli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wie <text:a xlink:type="simple" xlink:href="https://battert.info/felsen/hellminger_tuerme/rechtes_wetterdach" text:style-name="Internet_20_link" text:visited-style-name="Visited_20_Internet_20_Link">Rechtes Wetterdach</text:a>, aber nicht über das Dach oben weiter, sondern bei weißem Wandfleck nach rechts um die Kante queren. Der Ausstieg erfolgt dort an einem Riss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BH auf dem Gipfel (schwer abzuziehen) oder Abseilen/UL an BH auf westseitig dem Gipfel vorgelagerter Stufe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9:51</meta:creation-date>
    <dc:creator>Generated</dc:creator>
    <dc:date>2026-08-12T13::49:51</dc:date>
    <dc:language>en-US</dc:language>
    <meta:editing-cycles>1</meta:editing-cycles>
    <meta:editing-duration>PT0S</meta:editing-duration>
    <dc:title>felsen:hellminger_tuerme:juliwand</dc:title>
  </office:meta>
</office:document-meta>
</file>