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kachelman_is_wetterman"/><text:bookmark-start text:name="__RefHeading___kachelman_is_wetterman_1"/><text:bookmark-start text:name="kachelman_is_wetterman"/>Kachelman is Wetterman<text:bookmark-end text:name="__RefHeading___kachelman_is_wetterman_1"/><text:bookmark-end text:name="kachelman_is_wetterma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irekt an der bzw. leicht rechts der Westkante bis zu kleiner Gufel hinauf. Von dort nach rechts in den Überhang und den BH folgend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BH auf dem Gipfel (schwer abzuziehen) oder Abseilen/UL an BH auf westseitig dem Gipfel vorgelagerter Stufe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03:33</meta:creation-date>
    <dc:creator>Generated</dc:creator>
    <dc:date>2026-08-11T19::03:33</dc:date>
    <dc:language>en-US</dc:language>
    <meta:editing-cycles>1</meta:editing-cycles>
    <meta:editing-duration>PT0S</meta:editing-duration>
    <dc:title>felsen:hellminger_tuerme:kachelman_is_wetterman</dc:title>
  </office:meta>
</office:document-meta>
</file>