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hellminger_tuerme:ostturm_von_nordwesten"/><text:bookmark-start text:name="__RefHeading___ostturm_von_nordwesten_1"/><text:bookmark-start text:name="ostturm_von_nordwesten"/>Ostturm von Nordwesten<text:bookmark-end text:name="__RefHeading___ostturm_von_nordwesten_1"/><text:bookmark-end text:name="ostturm_von_nordweste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N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An breitem Riss an der NW-Kante bis zum Band hinauf, dann nach links queren, um an Riss zum Standplatzplateau zu gelangen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1 BH5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n Stand nach N</text:p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03:39</meta:creation-date>
    <dc:creator>Generated</dc:creator>
    <dc:date>2026-08-11T19::03:39</dc:date>
    <dc:language>en-US</dc:language>
    <meta:editing-cycles>1</meta:editing-cycles>
    <meta:editing-duration>PT0S</meta:editing-duration>
    <dc:title>felsen:hellminger_tuerme:ostturm_von_nordwesten</dc:title>
  </office:meta>
</office:document-meta>
</file>