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hellminger_tuerme:rechtes_wetterdach"/><text:bookmark-start text:name="__RefHeading___rechtes_wetterdach_1"/><text:bookmark-start text:name="rechtes_wetterdach"/>Rechtes Wetterdach<text:bookmark-end text:name="__RefHeading___rechtes_wetterdach_1"/><text:bookmark-end text:name="rechtes_wetterdach"/></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keine</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Bei dem Biwakmäuerchen auf einem Band nach rechts queren und über Wändchen zu einer kleinen Verschneidung mit dem ersten Dach. Das zweite Dach den Haken folgend überklettern. Den Gipfel von rechts anklettern.</text:p>
      <text:h text:style-name="Heading_20_3" text:outline-level="3"><text:bookmark-start text:name="__RefHeading___zustieg_6"/><text:bookmark-start text:name="zustieg"/>Zustieg<text:bookmark-end text:name="__RefHeading___zustieg_6"/><text:bookmark-end text:name="zustieg"/></text:h>
      <text:p text:style-name="Text_20_body">zu Fuß über Zustiegspfad</text:p>
      <text:h text:style-name="Heading_20_3" text:outline-level="3"><text:bookmark-start text:name="__RefHeading___stand_7"/><text:bookmark-start text:name="stand"/>Stand<text:bookmark-end text:name="__RefHeading___stand_7"/><text:bookmark-end text:name="stand"/></text:h>
      <text:p text:style-name="Text_20_body">1 BH</text:p>
      <text:h text:style-name="Heading_20_3" text:outline-level="3"><text:bookmark-start text:name="__RefHeading___abstiegabseilen_8"/><text:bookmark-start text:name="abstiegabseilen"/>Abstieg / Abseilen<text:bookmark-end text:name="__RefHeading___abstiegabseilen_8"/><text:bookmark-end text:name="abstiegabseilen"/></text:h>
      <text:p text:style-name="Text_20_body">Abseilen an BH auf dem Gipfel (schwer abzuziehen) oder Abseilen/UL an BH auf westseitig dem Gipfel vorgelagerter Stufe.</text:p>
      <text:h text:style-name="Heading_20_3" text:outline-level="3"><text:bookmark-start text:name="__RefHeading___weitere_informationen_9"/><text:bookmark-start text:name="weitere_informationen"/>Weitere Informationen<text:bookmark-end text:name="__RefHeading___weitere_informationen_9"/><text:bookmark-end text:name="weitere_informationen"/></text:h>
      <text:p text:style-name="Text_20_body">Ursrünglich 5-/A1</text:p>
      <text:p text:style-name="Text_20_body">Routeninfos unvollständig, fehlende Daten werden nachgetra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14:13</meta:creation-date>
    <dc:creator>Generated</dc:creator>
    <dc:date>2026-08-12T13::14:13</dc:date>
    <dc:language>en-US</dc:language>
    <meta:editing-cycles>1</meta:editing-cycles>
    <meta:editing-duration>PT0S</meta:editing-duration>
    <dc:title>felsen:hellminger_tuerme:rechtes_wetterdach</dc:title>
  </office:meta>
</office:document-meta>
</file>