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281a9ebc63fbf055250ab582e68e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ellminger_tuerme"/><text:bookmark-start text:name="__RefHeading___hellminger_tuerme_1"/><text:bookmark-start text:name="hellminger_tuerme"/>Hellminger Türme<text:bookmark-end text:name="__RefHeading___hellminger_tuerme_1"/><text:bookmark-end text:name="hellminger_tuerm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61, 8.25613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0" svg:width="15.663333333333cm" svg:height="15.663333333333cm"><draw:image xlink:href="Pictures/c2281a9ebc63fbf055250ab582e68e55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15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13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2" text:outline-level="2"><text:bookmark-start text:name="__RefHeading___westgipfel_7"/><text:bookmark-start text:name="westgipfel"/>Westgipfel<text:bookmark-end text:name="__RefHeading___westgipfel_7"/><text:bookmark-end text:name="westgipfel"/></text:h>
      <text:p text:style-name="Text_20_body"><text:a xlink:type="simple" xlink:href="http://maps.google.com/maps?q=48.77661, 8.25613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                                                                       </text:p>
          </table:table-cell>
          <table:table-cell office:value-type="string" table:style-name="tableheader">
            <text:p text:style-name="Table_20_Heading"> Schwierigkeitsgrad                                           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hellminger_tuerme/biwakriss" text:style-name="Internet_20_link" text:visited-style-name="Visited_20_Internet_20_Link">Biwakriss</text:a>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ellminger_tuerme/kachelman_is_wetterman" text:style-name="Internet_20_link" text:visited-style-name="Visited_20_Internet_20_Link">Kachelman is Wetterman</text:a>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ellminger_tuerme/linkes_wetterdach" text:style-name="Internet_20_link" text:visited-style-name="Visited_20_Internet_20_Link">Linkes Wetterdach</text:a>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ellminger_tuerme/rechtes_wetterdach" text:style-name="Internet_20_link" text:visited-style-name="Visited_20_Internet_20_Link">Rechtes Wetterdach</text:a>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ellminger_tuerme/juliwand" text:style-name="Internet_20_link" text:visited-style-name="Visited_20_Internet_20_Link">Juliwand</text:a>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ellminger_tuerme/ostwandriss" text:style-name="Internet_20_link" text:visited-style-name="Visited_20_Internet_20_Link">Ostwandriss</text:a>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ostgipfel_torre_del_ziegler_8"/><text:bookmark-start text:name="ostgipfel_torre_del_ziegler"/>Ostgipfel (Torre del Ziegler)<text:bookmark-end text:name="__RefHeading___ostgipfel_torre_del_ziegler_8"/><text:bookmark-end text:name="ostgipfel_torre_del_ziegler"/></text:h>
      <text:p text:style-name="Text_20_body"><text:a xlink:type="simple" xlink:href="http://maps.google.com/maps?q=48.77664, 8.25621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                                                                               </text:p>
          </table:table-cell>
          <table:table-cell office:value-type="string" table:style-name="tableheader">
            <text:p text:style-name="Table_20_Heading"> Schwierigkeitsgrad                                           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hellminger_tuerme/suedverschneidung" text:style-name="Internet_20_link" text:visited-style-name="Visited_20_Internet_20_Link">Südverschneidung</text:a>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ellminger_tuerme/studentenweg" text:style-name="Internet_20_link" text:visited-style-name="Visited_20_Internet_20_Link">Studentenweg</text:a>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ellminger_tuerme/studentenweg_ausstiegsvariante" text:style-name="Internet_20_link" text:visited-style-name="Visited_20_Internet_20_Link">Studentenweg (Ausstieg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ellminger_tuerme/lotterbubenweg" text:style-name="Internet_20_link" text:visited-style-name="Visited_20_Internet_20_Link">Lotterbubenweg</text:a>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ellminger_tuerme/nordwand" text:style-name="Internet_20_link" text:visited-style-name="Visited_20_Internet_20_Link">Nordwand</text:a>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ellminger_tuerme/ostturm_von_nordwesten" text:style-name="Internet_20_link" text:visited-style-name="Visited_20_Internet_20_Link">Ostturm von Nordwesten</text:a>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ellminger_tuerme/gewoehnlicher_weg" text:style-name="Internet_20_link" text:visited-style-name="Visited_20_Internet_20_Link">Gewöhnlicher Weg</text:a>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3:47</meta:creation-date>
    <dc:creator>Generated</dc:creator>
    <dc:date>2026-08-12T12::23:47</dc:date>
    <dc:language>en-US</dc:language>
    <meta:editing-cycles>1</meta:editing-cycles>
    <meta:editing-duration>PT0S</meta:editing-duration>
    <dc:title>felsen:hellminger_tuerme</dc:title>
  </office:meta>
</office:document-meta>
</file>