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handfegerverschneidung"/><text:bookmark-start text:name="__RefHeading___handfegerverschneidung_1"/><text:bookmark-start text:name="handfegerverschneidung"/>Handfegerverschneidung<text:bookmark-end text:name="__RefHeading___handfegerverschneidung_1"/><text:bookmark-end text:name="handfeger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erner Kübler, Birgit Kübler (1981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n seichtem Riss unter der ausgeprägten Verschneidung in Wandmitte. durch den Riss, dann die Verschneidung. Ausstieg auch zum Stand von <text:a xlink:type="simple" xlink:href="https://battert.info/felsen/hohe_wand/hohe_kante" text:style-name="Internet_20_link" text:visited-style-name="Visited_20_Internet_20_Link">Hohe Kante</text:a> möglich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</text:p>
        </text:list-item>
      </text:list>
      <text:p text:style-name="Text_20_body"><text:span text:style-name="Strong_20_Emphasis"><text:a xlink:type="simple" xlink:href="https://battert.info/akn/felsen/hohe_wand/handfeger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6</meta:creation-date>
    <dc:creator>Generated</dc:creator>
    <dc:date>2026-08-12T13::04:46</dc:date>
    <dc:language>en-US</dc:language>
    <meta:editing-cycles>1</meta:editing-cycles>
    <meta:editing-duration>PT0S</meta:editing-duration>
    <dc:title>felsen:hohe_wand:handfegerverschneidung</dc:title>
  </office:meta>
</office:document-meta>
</file>