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mistkaefer"/><text:bookmark-start text:name="__RefHeading___mistkaefer_1"/><text:bookmark-start text:name="mistkaefer"/>Mistkäfer<text:bookmark-end text:name="__RefHeading___mistkaefer_1"/><text:bookmark-end text:name="mistkaef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88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<text:line-break/>
Auch „Hoher Winkel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urch die linke Kaminverschneidung, die mit dem Vorbau gebildet wird. Oben eher rechts haltend und zuletzt wie <text:a xlink:type="simple" xlink:href="https://battert.info/felsen/hohe_wand/trunkenbold" text:style-name="Internet_20_link" text:visited-style-name="Visited_20_Internet_20_Link">Trunkenbold</text:a> zum Ausstieg. Alternativ kann auch leicht nach links ausgestiegen werd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hohe_wand/trunkenbold" text:style-name="Internet_20_link" text:visited-style-name="Visited_20_Internet_20_Link">Trunkenbold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hohe_wand/trunkenbold" text:style-name="Internet_20_link" text:visited-style-name="Visited_20_Internet_20_Link">Trunkenbold</text:a></text:p>
        </text:list-item>
        <text:list-item>
          <text:p text:style-name="List_20_1_Content_Last"> zu Fuß</text:p>
        </text:list-item>
      </text:list>
      <text:p text:style-name="Text_20_body"><text:span text:style-name="Strong_20_Emphasis"><text:a xlink:type="simple" xlink:href="https://battert.info/akn/felsen/hohe_wand/mistkaef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32</meta:creation-date>
    <dc:creator>Generated</dc:creator>
    <dc:date>2026-08-12T13::45:32</dc:date>
    <dc:language>en-US</dc:language>
    <meta:editing-cycles>1</meta:editing-cycles>
    <meta:editing-duration>PT0S</meta:editing-duration>
    <dc:title>felsen:hohe_wand:mistkaefer</dc:title>
  </office:meta>
</office:document-meta>
</file>