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popperwandel"/><text:bookmark-start text:name="__RefHeading___popperwandel_1"/><text:bookmark-start text:name="popperwandel"/>Popperwandel<text:bookmark-end text:name="__RefHeading___popperwandel_1"/><text:bookmark-end text:name="popperwand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Bernd Kullmann (1980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wie <text:a xlink:type="simple" xlink:href="https://battert.info/felsen/hohe_wand/steinlaus" text:style-name="Internet_20_link" text:visited-style-name="Visited_20_Internet_20_Link">Steinlaus</text:a>. Kurz nach rechts und an Rissen mittig durch den rechten Wandteil. 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list text:style-name="List_20_1" text:continue-numbering="false">
        <text:list-item>
          <text:p text:style-name="List_20_1_Content_First"> E: 1 BH</text:p>
        </text:list-item>
        <text:list-item>
          <text:p text:style-name="List_20_1_Content"> Stand an Baum</text:p>
        </text:list-item>
        <text:list-item>
          <text:p text:style-name="List_20_1_Content_Last"> Stand von <text:a xlink:type="simple" xlink:href="https://battert.info/felsen/hohe_wand/hohe_wand" text:style-name="Internet_20_link" text:visited-style-name="Visited_20_Internet_20_Link">Hohe Wand</text:a></text:p>
        </text:list-item>
      </text:list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über <text:a xlink:type="simple" xlink:href="https://battert.info/felsen/hohe_wand/handfegerverschneidung" text:style-name="Internet_20_link" text:visited-style-name="Visited_20_Internet_20_Link">Handfegerverschneidung</text:a></text:p>
        </text:list-item>
      </text:list>
      <text:p text:style-name="Text_20_body"><text:span text:style-name="Strong_20_Emphasis"><text:a xlink:type="simple" xlink:href="https://battert.info/akn/felsen/hohe_wand/popperwande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29</meta:creation-date>
    <dc:creator>Generated</dc:creator>
    <dc:date>2026-08-12T12::56:29</dc:date>
    <dc:language>en-US</dc:language>
    <meta:editing-cycles>1</meta:editing-cycles>
    <meta:editing-duration>PT0S</meta:editing-duration>
    <dc:title>felsen:hohe_wand:popperwandel</dc:title>
  </office:meta>
</office:document-meta>
</file>