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hohe_wand:trixwandl"/><text:bookmark-start text:name="__RefHeading___trixwandl_1"/><text:bookmark-start text:name="trixwandl"/>Trixwandl<text:bookmark-end text:name="__RefHeading___trixwandl_1"/><text:bookmark-end text:name="trixwandl"/></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6 BH</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Georg Möbs, Peter Blattmann (1960)</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 Schwierigkeit A0, 5<text:line-break/>
Auch Trixweg und Trickwandl genannt</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Im rechten Teil des vorstehenden Pfeilers im linken Teil der Hohen Wand hoch und über kleines Dach. Danach (3. BH) nach links zur rechten Pfeilerkante. Rechts der Pfeilerkante gerade hoch zum Ausstieg.</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text:p>
      <text:h text:style-name="Heading_20_3" text:outline-level="3"><text:bookmark-start text:name="__RefHeading___stand_9"/><text:bookmark-start text:name="stand"/>Stand<text:bookmark-end text:name="__RefHeading___stand_9"/><text:bookmark-end text:name="stand"/></text:h>
      <text:p text:style-name="Text_20_body">Block<text:line-break/>
Stand von <text:a xlink:type="simple" xlink:href="https://battert.info/felsen/hohe_wand/hohe_kante" text:style-name="Internet_20_link" text:visited-style-name="Visited_20_Internet_20_Link">Hohe Kante</text:a></text:p>
      <text:h text:style-name="Heading_20_3" text:outline-level="3"><text:bookmark-start text:name="__RefHeading___abstiegabseilen_10"/><text:bookmark-start text:name="abstiegabseilen"/>Abstieg / Abseilen<text:bookmark-end text:name="__RefHeading___abstiegabseilen_10"/><text:bookmark-end text:name="abstiegabseilen"/></text:h>
      <text:p text:style-name="Text_20_body">TEXT</text:p>
      <text:p text:style-name="Text_20_body"><text:span text:style-name="Strong_20_Emphasis"><text:a xlink:type="simple" xlink:href="https://battert.info/akn/felsen/hohe_wand/trixwandl"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47:14</meta:creation-date>
    <dc:creator>Generated</dc:creator>
    <dc:date>2026-08-12T13::47:14</dc:date>
    <dc:language>en-US</dc:language>
    <meta:editing-cycles>1</meta:editing-cycles>
    <meta:editing-duration>PT0S</meta:editing-duration>
    <dc:title>felsen:hohe_wand:trixwandl</dc:title>
  </office:meta>
</office:document-meta>
</file>