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zauderkoenig"/><text:bookmark-start text:name="__RefHeading___zauderkoenig_1"/><text:bookmark-start text:name="zauderkoenig"/>Zauderkönig<text:bookmark-end text:name="__RefHeading___zauderkoenig_1"/><text:bookmark-end text:name="zauderkoeni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„Zauder“ Hofmann	(1982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+ / 5+, A0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Wie bei <text:a xlink:type="simple" xlink:href="https://battert.info/felsen/hohe_wand/hohe_wand" text:style-name="Internet_20_link" text:visited-style-name="Visited_20_Internet_20_Link">Hohe Wand</text:a> über das leichte Gelände bis zum Einstieg knapp überhalb des Bands.  Knapp rechts der SO-Kante durch die schmale Wand, zuletzt über die Kante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hohe_wand/hohe_wand" text:style-name="Internet_20_link" text:visited-style-name="Visited_20_Internet_20_Link">Hohe Wand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s://battert.info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s://battert.info/akn/felsen/hohe_wand/zauderkoeni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0</meta:creation-date>
    <dc:creator>Generated</dc:creator>
    <dc:date>2026-08-12T13::01:30</dc:date>
    <dc:language>en-US</dc:language>
    <meta:editing-cycles>1</meta:editing-cycles>
    <meta:editing-duration>PT0S</meta:editing-duration>
    <dc:title>felsen:hohe_wand:zauderkoenig</dc:title>
  </office:meta>
</office:document-meta>
</file>