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elsen:kleiner_turm:maiwandl"/><text:bookmark-start text:name="__RefHeading___maiwandl_1"/><text:bookmark-start text:name="maiwandl"/>Maiwandl<text:bookmark-end text:name="__RefHeading___maiwandl_1"/><text:bookmark-end text:name="maiwand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an der rechten Kante der Südwand (kann auch rechts umgangen werden). Im weiteren etwas links der Kante über die Wand, zuletzt rechtshaltend über ein kleines Dach (etwas brüchig) zum Gipfel.</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Block</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Westlich um den Gipfelblock herum gehen und nach Norden über Stufen (II) zum benachbarten (ostseitigen) Turm über einen Spalt (Ausstieg <text:a xlink:type="simple" xlink:href="https://battert.info/felsen/kleiner_turm/kamin" text:style-name="Internet_20_link" text:visited-style-name="Visited_20_Internet_20_Link">Kamin</text:a>) abklettern. Hier befindet sich ein AbsH, an dem nach vorne zum Wandfuß abgeseilt werden kann. </text:p>
      <text:p text:style-name="Text_20_body"><text:span text:style-name="Strong_20_Emphasis">Der Abstieg hinten über die Blockhalde ist aus Naturschutzgründen zu vermeiden!</text:span></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Mit Einstieg von rechts aus dem Kamin kann man den Bouldereinstieg der Kante umgehen. Ausstieg oben etwas brüchig.</text:p>
      <text:p text:style-name="Text_20_body">Routeninfos unvollständig, fehlende Daten werden nachgetragen</text:p>
      <text:p text:style-name="Text_20_body"><text:span text:style-name="Strong_20_Emphasis"><text:a xlink:type="simple" xlink:href="https://battert.info/akn/felsen/kleiner_turm/mailwand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33</meta:creation-date>
    <dc:creator>Generated</dc:creator>
    <dc:date>2026-08-12T13::08:33</dc:date>
    <dc:language>en-US</dc:language>
    <meta:editing-cycles>1</meta:editing-cycles>
    <meta:editing-duration>PT0S</meta:editing-duration>
    <dc:title>felsen:kleiner_turm:maiwandl</dc:title>
  </office:meta>
</office:document-meta>
</file>