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kleiner_turm:normalweg"/><text:bookmark-start text:name="__RefHeading___normalweg_1"/><text:bookmark-start text:name="normalweg"/>Normalweg<text:bookmark-end text:name="__RefHeading___normalweg_1"/><text:bookmark-end text:name="norma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m Fuß der S-Wand des kleinen (unteren) Turms am Verbindungspfad <text:a xlink:type="simple" xlink:href="https://battert.info/felsen/badener_wand" text:style-name="Internet_20_link" text:visited-style-name="Visited_20_Internet_20_Link">Badener Wand</text:a> - <text:a xlink:type="simple" xlink:href="https://battert.info/felsen/villa_steig" text:style-name="Internet_20_link" text:visited-style-name="Visited_20_Internet_20_Link">Villa Steig</text:a>. Über die Wand, eher links der Mitte zu Nische. Von dort rechtshaltend in Riss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Westlich um den Gipfelblock herum gehen und nach Norden über Stufen (II) zum benachbarten (ostseitigen) Turm über einen Spalt (Ausstieg <text:a xlink:type="simple" xlink:href="https://battert.info/felsen/kleiner_turm/kamin" text:style-name="Internet_20_link" text:visited-style-name="Visited_20_Internet_20_Link">Kamin</text:a>) abklettern. Hier befindet sich ein AbsH, an dem nach vorne zum Wandfuß abgeseilt werden kann. </text:p>
      <text:p text:style-name="Text_20_body"><text:span text:style-name="Strong_20_Emphasis">Der Abstieg hinten über die Blockhalde ist aus Naturschutzgründen zu vermeiden!</text:span>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Großer lockerer Stein links der Nische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kleiner_turm/normal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4::49:40</meta:creation-date>
    <dc:creator>Generated</dc:creator>
    <dc:date>2026-08-12T04::49:40</dc:date>
    <dc:language>en-US</dc:language>
    <meta:editing-cycles>1</meta:editing-cycles>
    <meta:editing-duration>PT0S</meta:editing-duration>
    <dc:title>felsen:kleiner_turm:normalweg</dc:title>
  </office:meta>
</office:document-meta>
</file>