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dc4832f055d0c0e945a9513f02d2878.jpeg"/>
  <manifest:file-entry manifest:media-type="image/png" manifest:full-path="Pictures/fcce7b912736cb5d38c266c5d59099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kleiner_turm"/><text:bookmark-start text:name="__RefHeading___kleiner_turm_1"/><text:bookmark-start text:name="kleiner_turm"/>Kleiner Turm<text:bookmark-end text:name="__RefHeading___kleiner_turm_1"/><text:bookmark-end text:name="kleiner_turm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92005934315, 8.252364216022665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80.01cm" style:rel-width="100%"><draw:text-box><text:p text:style-name="legendcenter"><draw:frame draw:style-name="media" draw:name="Array" text:anchor-type="as-char" draw:z-index="0" svg:width="80.01cm" style:rel-width="100%" svg:height="106.68cm" style:rel-height="scale"><draw:image xlink:href="Pictures/1dc4832f055d0c0e945a9513f02d2878.jpeg" xlink:type="simple" xlink:show="embed" xlink:actuate="onLoad"/></draw:frame>Array</text:p></draw:text-box></draw:frame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1" svg:width="15.663333333333cm" svg:height="15.663333333333cm"><draw:image xlink:href="Pictures/fcce7b912736cb5d38c266c5d5909993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18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3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astListParagraph_List_20_1_Content_First"> Vom <text:span text:style-name="Strong_20_Emphasis">„oberen Felsenweg“:</text:span> Vom oberen Felsenweg Richtung Felsentreppen abzweigen und kurz vor den Treppen auf kleinem Pfad nach rechts. Dem Pfad, vorbei an den Ausstiegen der <text:a xlink:type="simple" xlink:href="https://battert.info/felsen/haengende_waende" text:style-name="Internet_20_link" text:visited-style-name="Visited_20_Internet_20_Link">Hängende Wände</text:a>, zur <text:a xlink:type="simple" xlink:href="https://battert.info/felsen/villa_steig" text:style-name="Internet_20_link" text:visited-style-name="Visited_20_Internet_20_Link">Villa Steig</text:a> folgen. Westlich des Gipfelplateaus auf schmalem Pfad hinunter zu den Einstiegen und ca. 20m Richtung <text:a xlink:type="simple" xlink:href="https://battert.info/felsen/badener_wand" text:style-name="Internet_20_link" text:visited-style-name="Visited_20_Internet_20_Link">Badener Wand</text:a> folgen.</text:p>
        </text:list-item>
      </text:list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             </text:p>
          </table:table-cell>
          <table:table-cell office:value-type="string" table:style-name="tableheader">
            <text:p text:style-name="Table_20_Heading"> Schwierigkeitsgrad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Ernsthaftigkeit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kleiner_turm/normalweg" text:style-name="Internet_20_link" text:visited-style-name="Visited_20_Internet_20_Link"> Normalweg</text:a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kleiner_turm/maiwandl" text:style-name="Internet_20_link" text:visited-style-name="Visited_20_Internet_20_Link"> Maiwandl</text:a>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kleiner_turm/kamin" text:style-name="Internet_20_link" text:visited-style-name="Visited_20_Internet_20_Link">Kamin</text:a> 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4:46</meta:creation-date>
    <dc:creator>Generated</dc:creator>
    <dc:date>2026-08-12T12::24:46</dc:date>
    <dc:language>en-US</dc:language>
    <meta:editing-cycles>1</meta:editing-cycles>
    <meta:editing-duration>PT0S</meta:editing-duration>
    <dc:title>felsen:kleiner_turm</dc:title>
  </office:meta>
</office:document-meta>
</file>