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direktroute"/><text:bookmark-start text:name="__RefHeading___direktroute_1"/><text:bookmark-start text:name="direktroute"/>Direktroute<text:bookmark-end text:name="__RefHeading___direktroute_1"/><text:bookmark-end text:name="direktrou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ischen 1926 und 197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 Schwierigkeit: 3 (Einstieg 3+). Auch „Südwestwand“ genann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In der Wandmitte Einstieg in einer kleinen Verschneidung hinter Baum, um oben bei einem Riß über Wulst auszusteigen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 oder zu Fuß durch die Scharte und Abseilen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BH+Maillon+Ring, SW-Wand rechts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über SW-Wand oder zu Fuß durch Scharte zwischen N- und S-Gipfel oder Umlenken</text:p>
      <text:p text:style-name="Text_20_body">Routeninfos unvollständig, fehlende Daten werden nachgetragen
<text:span text:style-name="Strong_20_Emphasis"><text:a xlink:type="simple" xlink:href="https://battert.info/akn/felsen/predigtstuhl/direktrou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09</meta:creation-date>
    <dc:creator>Generated</dc:creator>
    <dc:date>2026-08-12T13::47:09</dc:date>
    <dc:language>en-US</dc:language>
    <meta:editing-cycles>1</meta:editing-cycles>
    <meta:editing-duration>PT0S</meta:editing-duration>
    <dc:title>felsen:predigtstuhl:direktroute</dc:title>
  </office:meta>
</office:document-meta>
</file>