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predigtstuhl:freudenstaedter_weg"/><text:bookmark-start text:name="__RefHeading___freudenstaedter_weg_1"/><text:bookmark-start text:name="freudenstaedter_weg"/>Freudenstädter Weg<text:bookmark-end text:name="__RefHeading___freudenstaedter_weg_1"/><text:bookmark-end text:name="freudenstaedter_w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4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Fred Gaiser mit Berthold Lehmann (1935)</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 Schwierigkeit: 5+ (A0)</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am tiefsten Punkt des Massivs südseitig bei ebenem Platz unterhalb einer großen Verschneidung. Rechts von dieser an rundlichem Riß unter Wulst (H). Rechtshaltend zu einer Rampe, die zum Beginn eines Grasbandes auf der Ostseite hinauf leitet (H). An dort ansetzendem Riß (links) über die Ostwand zum Gipfel.</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1 BH (Zwischenstand auf Grasband möglich)</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text:p>
      <text:h text:style-name="Heading_20_3" text:outline-level="3"><text:bookmark-start text:name="__RefHeading___weitere_informationen_11"/><text:bookmark-start text:name="weitere_informationen"/>Weitere Informationen<text:bookmark-end text:name="__RefHeading___weitere_informationen_11"/><text:bookmark-end text:name="weitere_informationen"/></text:h>
      <text:p text:style-name="Text_20_body"><text:span text:style-name="Strong_20_Emphasis">Varianten:</text:span></text:p>
      <text:list text:style-name="List_20_1" text:continue-numbering="false">
        <text:list-item>
          <text:p text:style-name="List_20_1_Content_First"> <text:a xlink:type="simple" xlink:href="https://battert.info/felsen/predigtstuhl/freudenstaedter_weg_einstiegsvariante" text:style-name="Internet_20_link" text:visited-style-name="Visited_20_Internet_20_Link">Einstiegsvariante (7-, E3)</text:a></text:p>
        </text:list-item>
        <text:list-item>
          <text:p text:style-name="List_20_1_Content_Last"> <text:a xlink:type="simple" xlink:href="https://battert.info/felsen/predigtstuhl/freudenstaedter_weg_power_up" text:style-name="Internet_20_link" text:visited-style-name="Visited_20_Internet_20_Link">Power Up (5+, E1)</text:a></text:p>
        </text:list-item>
      </text:list>
      <text:p text:style-name="Text_20_body">Routeninfos unvollständig, fehlende Daten werden nachgetragen
<text:span text:style-name="Strong_20_Emphasis"><text:a xlink:type="simple" xlink:href="https://battert.info/akn/felsen/predigtstuhl/freudenstaedter_w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04:39</meta:creation-date>
    <dc:creator>Generated</dc:creator>
    <dc:date>2026-08-12T16::04:39</dc:date>
    <dc:language>en-US</dc:language>
    <meta:editing-cycles>1</meta:editing-cycles>
    <meta:editing-duration>PT0S</meta:editing-duration>
    <dc:title>felsen:predigtstuhl:freudenstaedter_weg</dc:title>
  </office:meta>
</office:document-meta>
</file>