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freudenstaedter_weg_einstiegsvariante"/><text:bookmark-start text:name="__RefHeading___freudenstaedter_weg_einstiegsvariante_1"/><text:bookmark-start text:name="freudenstaedter_weg_einstiegsvariante"/>Freudenstädter Weg (Einstiegsvariante)<text:bookmark-end text:name="__RefHeading___freudenstaedter_weg_einstiegsvariante_1"/><text:bookmark-end text:name="freudenstaedter_weg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icht bekannt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Einstieg rechts des <text:a xlink:type="simple" xlink:href="https://battert.info/felsen/predigtstuhl/freudenstaedter_weg" text:style-name="Internet_20_link" text:visited-style-name="Visited_20_Internet_20_Link">Freudenstädter Weg</text:a> an einer Kante. Die kompakte Pfeilerkante hoch bis zu schmalem Absatz. Von dort in den <text:a xlink:type="simple" xlink:href="https://battert.info/felsen/predigtstuhl/freudenstaedter_weg" text:style-name="Internet_20_link" text:visited-style-name="Visited_20_Internet_20_Link">Freudenstädter Weg</text:a> queren (brüchig)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wie <text:a xlink:type="simple" xlink:href="https://battert.info/felsen/predigtstuhl/freudenstaedter_weg" text:style-name="Internet_20_link" text:visited-style-name="Visited_20_Internet_20_Link">Freudenstädter Weg</text:a> (Zwischenstand auf Grasband möglich)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-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Variante von <text:a xlink:type="simple" xlink:href="https://battert.info/felsen/predigtstuhl/freudenstaedter_weg" text:style-name="Internet_20_link" text:visited-style-name="Visited_20_Internet_20_Link">Freudenstädter Weg</text:a></text:p>
      <text:p text:style-name="Text_20_body">Routeninfos unvollständig, fehlende Daten werden nachgetragen
<text:span text:style-name="Strong_20_Emphasis"><text:a xlink:type="simple" xlink:href="https://battert.info/akn/felsen/predigtstuhl/freudenstaedter_weg_einstiegsvariante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4</meta:creation-date>
    <dc:creator>Generated</dc:creator>
    <dc:date>2026-08-12T13::02:14</dc:date>
    <dc:language>en-US</dc:language>
    <meta:editing-cycles>1</meta:editing-cycles>
    <meta:editing-duration>PT0S</meta:editing-duration>
    <dc:title>felsen:predigtstuhl:freudenstaedter_weg_einstiegsvariante</dc:title>
  </office:meta>
</office:document-meta>
</file>