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kleine_westkante_einstiegsvariante"/><text:bookmark-start text:name="__RefHeading___kleine_westkante_einstiegsvariante_1"/><text:bookmark-start text:name="kleine_westkante_einstiegsvariante"/>Kleine Westkante (Einstiegsvariante)<text:bookmark-end text:name="__RefHeading___kleine_westkante_einstiegsvariante_1"/><text:bookmark-end text:name="kleine_westkante_ein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ischen 1926 und 198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irekt an der Kante links empor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 oder zu Fuß durch die Scharte und Abseilen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BH, SW-Wand links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über SW-Wand oder zu Fuß durch Scharte zwischen N- und S-Gipfel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von <text:a xlink:type="simple" xlink:href="https://battert.info/felsen/predigtstuhl/kleine_westkante" text:style-name="Internet_20_link" text:visited-style-name="Visited_20_Internet_20_Link">Kleine Westkante</text:a></text:p>
      <text:p text:style-name="Text_20_body">Routeninfos unvollständig, fehlende Daten werden nachgetragen
<text:span text:style-name="Strong_20_Emphasis"><text:a xlink:type="simple" xlink:href="https://battert.info/akn/felsen/predigtstuhl/kleine_westkante_einstiegs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08</meta:creation-date>
    <dc:creator>Generated</dc:creator>
    <dc:date>2026-08-12T13::06:08</dc:date>
    <dc:language>en-US</dc:language>
    <meta:editing-cycles>1</meta:editing-cycles>
    <meta:editing-duration>PT0S</meta:editing-duration>
    <dc:title>felsen:predigtstuhl:kleine_westkante_einstiegsvariante</dc:title>
  </office:meta>
</office:document-meta>
</file>