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normalweg_ausstiegsvariante"/><text:bookmark-start text:name="__RefHeading___normalweg_ausstiegsvariante_1"/><text:bookmark-start text:name="normalweg_ausstiegsvariante"/>Normalweg (Ausstiegsvariante)<text:bookmark-end text:name="__RefHeading___normalweg_ausstiegsvariante_1"/><text:bookmark-end text:name="normalweg_ausstieg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vor 1926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 Schwierigkeit: 3+. Nordgipfel von der Scharte zwischen Süd- und Nordgipfel – Variante, diverse andere Namen in den Führern 1975-2001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Vom Ringband direkt über den Überhang rechts der Südwestkante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über <text:a xlink:type="simple" xlink:href="https://battert.info/felsen/predigtstuhl/normalweg" text:style-name="Internet_20_link" text:visited-style-name="Visited_20_Internet_20_Link">Normalweg</text:a> bis zum Ringban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s://battert.info/felsen/predigtstuhl/normalweg" text:style-name="Internet_20_link" text:visited-style-name="Visited_20_Internet_20_Link">Normalweg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nd Stand von <text:a xlink:type="simple" xlink:href="https://battert.info/felsen/predigtstuhl/normalweg" text:style-name="Internet_20_link" text:visited-style-name="Visited_20_Internet_20_Link">Normalweg</text:a></text:p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Variante von <text:a xlink:type="simple" xlink:href="https://battert.info/felsen/predigtstuhl/normalweg" text:style-name="Internet_20_link" text:visited-style-name="Visited_20_Internet_20_Link">Normalweg</text:a></text:p>
      <text:p text:style-name="Text_20_body">Routeninfos unvollständig, fehlende Daten werden nachgetragen
<text:span text:style-name="Strong_20_Emphasis"><text:a xlink:type="simple" xlink:href="https://battert.info/akn/felsen/predigtstuhl/normalweg_ausstiegsvari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31</meta:creation-date>
    <dc:creator>Generated</dc:creator>
    <dc:date>2026-08-12T13::01:31</dc:date>
    <dc:language>en-US</dc:language>
    <meta:editing-cycles>1</meta:editing-cycles>
    <meta:editing-duration>PT0S</meta:editing-duration>
    <dc:title>felsen:predigtstuhl:normalweg_ausstiegsvariante</dc:title>
  </office:meta>
</office:document-meta>
</file>