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predigtstuhl:parallelriss"/><text:bookmark-start text:name="__RefHeading___parallelriss_1"/><text:bookmark-start text:name="parallelriss"/>Parallelriss<text:bookmark-end text:name="__RefHeading___parallelriss_1"/><text:bookmark-end text:name="parallelriss"/></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7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Martin Schliessler mit Kurt Jörger (ca. 1943)</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 Schwierigkeit: A1, 5+.</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am tiefsten Punkt des Massivs südseitig bei ebenem Platz unterhalb einer großen Verschneidung. Knapp links dieser an überhängendem Riß zu einem Band. Nun weiter, leicht links haltend durch überhängende (brüchige) Wand, um knapp rechts einer Kante auszusteigen.</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wie <text:a xlink:type="simple" xlink:href="https://battert.info/felsen/predigtstuhl/freudenstaedter_weg" text:style-name="Internet_20_link" text:visited-style-name="Visited_20_Internet_20_Link">Freudenstädter Weg</text:a></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StdH verlängern und über die Route abseilen oder zu StdH <text:a xlink:type="simple" xlink:href="https://battert.info/felsen/predigtstuhl/direktroute" text:style-name="Internet_20_link" text:visited-style-name="Visited_20_Internet_20_Link">Direktroute</text:a> absteigen und daran nach Süden abseilen</text:p>
      <text:p text:style-name="Text_20_body">Routeninfos unvollständig, fehlende Daten werden nachgetragen
<text:span text:style-name="Strong_20_Emphasis"><text:a xlink:type="simple" xlink:href="https://battert.info/akn/felsen/predigtstuhl/parallelriss"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2::55:55</meta:creation-date>
    <dc:creator>Generated</dc:creator>
    <dc:date>2026-08-12T12::55:55</dc:date>
    <dc:language>en-US</dc:language>
    <meta:editing-cycles>1</meta:editing-cycles>
    <meta:editing-duration>PT0S</meta:editing-duration>
    <dc:title>felsen:predigtstuhl:parallelriss</dc:title>
  </office:meta>
</office:document-meta>
</file>